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7.2in" fo:margin-left="-0.075in" fo:margin-top="0in" fo:margin-bottom="0in" table:align="left" style:writing-mode="page"/>
    </style:style>
    <style:style style:name="Table1.A" style:family="table-column">
      <style:table-column-properties style:column-width="3.6in"/>
    </style:style>
    <style:style style:name="Table1.B" style:family="table-column">
      <style:table-column-properties style:column-width="3.5993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Title">
      <style:paragraph-properties fo:margin-top="0in" fo:margin-bottom="0.0138in" style:contextual-spacing="true"/>
    </style:style>
    <style:style style:name="P2" style:family="paragraph" style:parent-style-name="Standard">
      <style:paragraph-properties fo:margin-top="0in" fo:margin-bottom="0.0693in" style:contextual-spacing="false"/>
    </style:style>
    <style:style style:name="P3" style:family="paragraph" style:parent-style-name="Standard">
      <style:paragraph-properties fo:margin-top="0in" fo:margin-bottom="0in" style:contextual-spacing="false"/>
    </style:style>
    <style:style style:name="P4" style:family="paragraph" style:parent-style-name="Standard">
      <style:paragraph-properties fo:margin-top="0in" fo:margin-bottom="0.0138in" style:contextual-spacing="false"/>
    </style:style>
    <style:style style:name="P5" style:family="paragraph" style:parent-style-name="List_20_1" style:list-style-name="WWNum1">
      <style:paragraph-properties fo:margin-left="0.1799in" fo:margin-top="0in" fo:margin-bottom="0.0138in" style:contextual-spacing="true" fo:text-indent="-0.1201in" style:auto-text-indent="false"/>
    </style:style>
    <style:style style:name="T1" style:family="text">
      <style:text-properties fo:font-size="10.5pt" fo:font-weight="bold" style:font-size-asian="10.5pt" style:font-weight-asian="bold"/>
    </style:style>
    <style:style style:name="T2" style:family="text">
      <style:text-properties fo:color="#5f686f" loext:opacity="100%" fo:font-weight="bold" style:font-weight-asian="bold"/>
    </style:style>
    <style:style style:name="T3" style:family="text">
      <style:text-properties fo:font-weight="bold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exander Ferrari Miller</text:p>
      <text:p text:style-name="P2"><text:span text:style-name="T1">Customer Service | Retail | Hospitality | Client Communication</text:span></text:p>
      <text:h text:style-name="Heading_20_1" text:outline-level="1">PROFESSIONAL SUMMARY</text:h>
      <text:p text:style-name="Standard">Experienced customer-service professional with a background spanning transportation, hospitality, retail, entertainment, education, and live public-facing work.</text:p>
      <text:p text:style-name="Standard">Skilled at building rapport quickly, handling payments and POS systems, responding to changing customer needs, resolving problems independently, and maintaining professional service in high-volume and time-sensitive environments.</text:p>
      <text:h text:style-name="Heading_20_1" text:outline-level="1">CORE QUALIFICATIONS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• Customer service and guest relations</text:p>
          </table:table-cell>
          <table:table-cell table:style-name="Table1.A1" office:value-type="string">
            <text:p text:style-name="P3">• High-volume public interaction</text:p>
          </table:table-cell>
        </table:table-row>
        <table:table-row table:style-name="Table1.1">
          <table:table-cell table:style-name="Table1.A1" office:value-type="string">
            <text:p text:style-name="P3">• Retail and hospitality operations</text:p>
          </table:table-cell>
          <table:table-cell table:style-name="Table1.A1" office:value-type="string">
            <text:p text:style-name="P3">• Independent decision-making</text:p>
          </table:table-cell>
        </table:table-row>
        <table:table-row table:style-name="Table1.1">
          <table:table-cell table:style-name="Table1.A1" office:value-type="string">
            <text:p text:style-name="P3">• POS systems and cash registers</text:p>
          </table:table-cell>
          <table:table-cell table:style-name="Table1.A1" office:value-type="string">
            <text:p text:style-name="P3">• Data entry and web-based systems</text:p>
          </table:table-cell>
        </table:table-row>
        <table:table-row table:style-name="Table1.1">
          <table:table-cell table:style-name="Table1.A1" office:value-type="string">
            <text:p text:style-name="P3">• Cash, credit-card, and electronic payment processing</text:p>
          </table:table-cell>
          <table:table-cell table:style-name="Table1.A1" office:value-type="string">
            <text:p text:style-name="P3">• Microsoft Office, Excel, and Outlook</text:p>
          </table:table-cell>
        </table:table-row>
        <table:table-row table:style-name="Table1.1">
          <table:table-cell table:style-name="Table1.A1" office:value-type="string">
            <text:p text:style-name="P3">• Customer communication and rapport building</text:p>
          </table:table-cell>
          <table:table-cell table:style-name="Table1.A1" office:value-type="string">
            <text:p text:style-name="P3">• Public speaking and presentation</text:p>
          </table:table-cell>
        </table:table-row>
        <table:table-row table:style-name="Table1.1">
          <table:table-cell table:style-name="Table1.A1" office:value-type="string">
            <text:p text:style-name="P3">• Problem resolution</text:p>
          </table:table-cell>
          <table:table-cell table:style-name="Table1.A1" office:value-type="string">
            <text:p text:style-name="P3">• Reliable independent work</text:p>
          </table:table-cell>
        </table:table-row>
      </table:table>
      <text:h text:style-name="Heading_20_1" text:outline-level="1">RELEVANT EXPERIENCE</text:h>
      <text:h text:style-name="Heading_20_2" text:outline-level="2">Santa Claus — Mall Santa | Culver City, CA</text:h>
      <text:p text:style-name="P4"><text:span text:style-name="T2">Christmas 2025 Season</text:span></text:p>
      <text:list text:style-name="WWNum1">
        <text:list-item>
          <text:p text:style-name="P5">Interacted directly with children and families in a high-volume public setting.</text:p>
        </text:list-item>
        <text:list-item>
          <text:p text:style-name="P5">Built rapport quickly with guests across a wide range of ages and backgrounds.</text:p>
        </text:list-item>
        <text:list-item>
          <text:p text:style-name="P5">Maintained a professional character and positive guest experience throughout extended shifts.</text:p>
        </text:list-item>
        <text:list-item>
          <text:p text:style-name="P5">Coordinated with photographers, managers, families, and other Santa-team members.</text:p>
        </text:list-item>
      </text:list>
      <text:h text:style-name="Heading_20_2" text:outline-level="2">Taxi Driver — Yellow Cab | Torrance, CA</text:h>
      <text:p text:style-name="P4"><text:span text:style-name="T2">November 2024 – February 2026</text:span></text:p>
      <text:list text:continue-numbering="true" text:style-name="WWNum1">
        <text:list-item>
          <text:p text:style-name="P5">Provided professional passenger service throughout the Los Angeles area.</text:p>
        </text:list-item>
        <text:list-item>
          <text:p text:style-name="P5">Built rapport quickly with customers from varied backgrounds.</text:p>
        </text:list-item>
        <text:list-item>
          <text:p text:style-name="P5">Handled fares, payments, passenger requests, and changing destinations.</text:p>
        </text:list-item>
        <text:list-item>
          <text:p text:style-name="P5">Worked independently while maintaining professionalism in time-sensitive situations.</text:p>
        </text:list-item>
      </text:list>
      <text:h text:style-name="Heading_20_2" text:outline-level="2"><text:soft-page-break/>Rideshare Driver — Lyft and Uber | Los Angeles, CA</text:h>
      <text:p text:style-name="P4"><text:span text:style-name="T2">January 2014 – October 2024</text:span></text:p>
      <text:list text:continue-numbering="true" text:style-name="WWNum1">
        <text:list-item>
          <text:p text:style-name="P5">Completed thousands of independent customer-service interactions.</text:p>
        </text:list-item>
        <text:list-item>
          <text:p text:style-name="P5">Communicated with passengers regarding pickups, drop-offs, destinations, and changing needs.</text:p>
        </text:list-item>
        <text:list-item>
          <text:p text:style-name="P5">Used smartphone-based navigation and electronic payment systems.</text:p>
        </text:list-item>
        <text:list-item>
          <text:p text:style-name="P5">Resolved customer and transportation issues independently while maintaining professional service.</text:p>
        </text:list-item>
      </text:list>
      <text:h text:style-name="Heading_20_2" text:outline-level="2">Bartender — Patina Restaurant | Los Angeles, CA</text:h>
      <text:p text:style-name="P4"><text:span text:style-name="T2">January 2023 – February 2024</text:span></text:p>
      <text:list text:continue-numbering="true" text:style-name="WWNum1">
        <text:list-item>
          <text:p text:style-name="P5">Worked in a professional hospitality environment serving guests and supporting restaurant operations.</text:p>
        </text:list-item>
        <text:list-item>
          <text:p text:style-name="P5">Handled customer orders and payments.</text:p>
        </text:list-item>
        <text:list-item>
          <text:p text:style-name="P5">Used POS and cash-register systems.</text:p>
        </text:list-item>
        <text:list-item>
          <text:p text:style-name="P5">Set up and broke down the bar for service.</text:p>
        </text:list-item>
        <text:list-item>
          <text:p text:style-name="P5">Responded to multiple guest and operational needs in a fast-paced environment.</text:p>
        </text:list-item>
      </text:list>
      <text:h text:style-name="Heading_20_2" text:outline-level="2">Crew Member — ArcLight Cinema | Los Angeles, CA</text:h>
      <text:p text:style-name="P4"><text:span text:style-name="T2">June 2007 – June 2014</text:span></text:p>
      <text:list text:continue-numbering="true" text:style-name="WWNum1">
        <text:list-item>
          <text:p text:style-name="P5">Provided customer service in a fast-paced retail entertainment environment.</text:p>
        </text:list-item>
        <text:list-item>
          <text:p text:style-name="P5">Sold concessions and movie tickets and accurately operated POS systems.</text:p>
        </text:list-item>
        <text:list-item>
          <text:p text:style-name="P5">Handled customer transactions and assisted guests throughout theater operations.</text:p>
        </text:list-item>
        <text:list-item>
          <text:p text:style-name="P5">Greeted audiences and introduced films.</text:p>
        </text:list-item>
      </text:list>
      <text:h text:style-name="Heading_20_2" text:outline-level="2">Bagger / Customer Service — Star Market | Newton, MA</text:h>
      <text:p text:style-name="P4"><text:span text:style-name="T2">1980</text:span></text:p>
      <text:list text:continue-numbering="true" text:style-name="WWNum1">
        <text:list-item>
          <text:p text:style-name="P5">Bagged groceries and assisted customers with purchases.</text:p>
        </text:list-item>
        <text:list-item>
          <text:p text:style-name="P5">Loaded groceries into customers' vehicles.</text:p>
        </text:list-item>
        <text:list-item>
          <text:p text:style-name="P5">Provided direct customer service in a retail grocery environment.</text:p>
        </text:list-item>
      </text:list>
      <text:h text:style-name="Heading_20_2" text:outline-level="2">Newspaper Carrier — The Boston Globe | Newton, MA</text:h>
      <text:p text:style-name="P4"><text:span text:style-name="T2">Approximately 1979</text:span></text:p>
      <text:list text:continue-numbering="true" text:style-name="WWNum1">
        <text:list-item>
          <text:p text:style-name="P5"><text:soft-page-break/>Managed an assigned newspaper delivery route.</text:p>
        </text:list-item>
        <text:list-item>
          <text:p text:style-name="P5">Interacted directly with subscribers.</text:p>
        </text:list-item>
        <text:list-item>
          <text:p text:style-name="P5">Collected subscription payments and handled cash.</text:p>
        </text:list-item>
        <text:list-item>
          <text:p text:style-name="P5">Reconciled customer payments associated with the route.</text:p>
        </text:list-item>
        <text:list-item>
          <text:p text:style-name="P5">Worked independently and maintained reliable delivery service.</text:p>
        </text:list-item>
      </text:list>
      <text:h text:style-name="Heading_20_1" text:outline-level="1">EDUCATION</text:h>
      <text:p text:style-name="P4"><text:span text:style-name="T3">Oberlin College</text:span> — Bachelor of Arts — Russian/Soviet Studies</text:p>
      <text:p text:style-name="P4"><text:span text:style-name="T3">University of Massachusetts Lowell</text:span> — Undergraduate studies — Mathematics</text:p>
      <text:p text:style-name="P4"><text:span text:style-name="T3">Los Angeles City College</text:span> — Associate's degree studies — Computer Science; nearly complete</text:p>
      <text:h text:style-name="Heading_20_1" text:outline-level="1">ACTIVE CREDENTIALS</text:h>
      <text:list text:continue-numbering="true" text:style-name="WWNum1">
        <text:list-item>
          <text:p text:style-name="P5">California Resident Insurance Producer License</text:p>
        </text:list-item>
        <text:list-item>
          <text:p text:style-name="P5">California Class C Driver's License</text:p>
        </text:list-item>
        <text:list-item>
          <text:p text:style-name="P5">California 30-Day Substitute Teaching Permit</text:p>
        </text:list-item>
        <text:list-item>
          <text:p text:style-name="P5">California Security Guard Card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346in" style:contextual-spacing="false" fo:line-height="100%" fo:text-align="start" style:justify-single-word="false" fo:orphans="2" fo:widows="2" style:writing-mode="lr-tb"/>
      <style:text-properties style:font-name="Arial" fo:font-family="Arial" style:font-family-generic="roman" style:font-pitch="variable" fo:font-size="9.5pt" style:font-size-asian="9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346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0972in" fo:margin-bottom="0.0417in" style:contextual-spacing="false" fo:keep-together="always" fo:keep-with-next="always"/>
      <style:text-properties fo:color="#2f536b" loext:opacity="100%" style:font-name="Calibri" fo:font-family="Calibri" style:font-family-generic="roman" style:font-pitch="variable" fo:font-size="10.5pt" fo:font-weight="bold" style:font-name-asian="ＭＳ ゴシック" style:font-family-asian="'ＭＳ ゴシック'" style:font-family-generic-asian="system" style:font-pitch-asian="variable" style:font-size-asian="10.5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0555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fo:font-weight="bold" style:font-name-asian="ＭＳ ゴシック" style:font-family-asian="'ＭＳ ゴシック'" style:font-family-generic-asian="system" style:font-pitch-asian="variable" style:font-size-asian="10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2f536b" loext:opacity="100%" style:font-name="Calibri" fo:font-family="Calibri" style:font-family-generic="roman" style:font-pitch="variable" fo:font-size="19pt" fo:letter-spacing="0.0035in" fo:font-weight="bold" style:letter-kerning="true" style:font-name-asian="ＭＳ ゴシック" style:font-family-asian="'ＭＳ ゴシック'" style:font-family-generic-asian="system" style:font-pitch-asian="variable" style:font-size-asian="19pt" style:font-weight-asian="bold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0346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346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346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346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346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346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346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346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346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55in" fo:margin-bottom="0.55in" fo:margin-left="0.65in" fo:margin-right="0.65in" style:writing-mode="lr-tb" style:layout-grid-color="#c0c0c0" style:layout-grid-lines="39" style:layout-grid-base-height="0.25in" style:layout-grid-ruby-height="0in" style:layout-grid-mode="none" style:layout-grid-ruby-below="false" style:layout-grid-print="false" style:layout-grid-display="false" style:layout-grid-base-width="0.131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1" meta:image-count="0" meta:object-count="0" meta:page-count="3" meta:paragraph-count="71" meta:word-count="516" meta:character-count="3765" meta:non-whitespace-character-count="3336"/>
    <meta:user-defined meta:name="AppVersion">14.0000</meta:user-defined>
    <meta:template xlink:type="simple" xlink:actuate="onRequest" xlink:title="Normal.dotm" xlink:href=""/>
  </office:meta>
</office:document-meta>
</file>